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dfde1" officeooo:paragraph-rsid="000dfde1"/>
    </style:style>
    <style:style style:name="P2" style:family="paragraph" style:parent-style-name="Standard">
      <style:paragraph-properties fo:text-align="center" style:justify-single-word="false"/>
      <style:text-properties officeooo:rsid="000dfde1" officeooo:paragraph-rsid="000dfde1"/>
    </style:style>
    <style:style style:name="P3" style:family="paragraph" style:parent-style-name="Standard">
      <style:paragraph-properties fo:text-align="start" style:justify-single-word="false"/>
      <style:text-properties officeooo:rsid="000dfde1" officeooo:paragraph-rsid="000dfde1"/>
    </style:style>
    <style:style style:name="P4" style:family="paragraph" style:parent-style-name="Standard">
      <style:paragraph-properties fo:text-align="start" style:justify-single-word="false"/>
      <style:text-properties officeooo:rsid="000dfde1" officeooo:paragraph-rsid="000e7a59"/>
    </style:style>
    <style:style style:name="P5" style:family="paragraph" style:parent-style-name="Standard">
      <style:text-properties fo:font-size="14pt" officeooo:paragraph-rsid="000e7a59" style:font-size-asian="14pt"/>
    </style:style>
    <style:style style:name="P6" style:family="paragraph" style:parent-style-name="Standard">
      <style:text-properties style:text-position="super 58%" fo:font-size="14pt" officeooo:paragraph-rsid="000e7a59" style:font-size-asian="14pt"/>
    </style:style>
    <style:style style:name="P7" style:family="paragraph" style:parent-style-name="Standard">
      <style:paragraph-properties fo:text-align="start" style:justify-single-word="false"/>
      <style:text-properties officeooo:rsid="000e7a59" officeooo:paragraph-rsid="000e7a59"/>
    </style:style>
    <style:style style:name="P8" style:family="paragraph" style:parent-style-name="Standard">
      <style:paragraph-properties fo:text-align="center" style:justify-single-word="false"/>
      <style:text-properties fo:font-weight="bold" officeooo:rsid="000e7a59" officeooo:paragraph-rsid="000e7a59" style:font-weight-asian="bold" style:font-weight-complex="bold"/>
    </style:style>
    <style:style style:name="P9" style:family="paragraph" style:parent-style-name="Standard">
      <style:paragraph-properties fo:margin-top="0.212cm" fo:margin-bottom="0cm" style:contextual-spacing="false" fo:text-align="start" style:justify-single-word="false"/>
      <style:text-properties style:text-position="super 58%" fo:font-size="12pt" officeooo:rsid="000e7a59" officeooo:paragraph-rsid="000e7a59" style:font-size-asian="12pt" style:font-size-complex="12pt"/>
    </style:style>
    <style:style style:name="P10" style:family="paragraph" style:parent-style-name="Standard">
      <style:paragraph-properties fo:margin-top="0.212cm" fo:margin-bottom="0cm" style:contextual-spacing="false" fo:line-height="100%" fo:text-align="end" style:justify-single-word="false"/>
      <style:text-properties officeooo:paragraph-rsid="000e7a59"/>
    </style:style>
    <style:style style:name="P11" style:family="paragraph" style:parent-style-name="Standard">
      <style:paragraph-properties fo:margin-top="0.212cm" fo:margin-bottom="0cm" style:contextual-spacing="false" fo:line-height="100%" fo:text-align="start" style:justify-single-word="false"/>
      <style:text-properties officeooo:paragraph-rsid="000e7a59"/>
    </style:style>
    <style:style style:name="P12" style:family="paragraph" style:parent-style-name="Standard" style:master-page-name="Standard">
      <style:paragraph-properties style:page-number="auto"/>
      <style:text-properties fo:font-size="14pt" officeooo:paragraph-rsid="000e7a59" style:font-size-asian="14pt"/>
    </style:style>
    <style:style style:name="P13" style:family="paragraph" style:parent-style-name="Standard">
      <style:paragraph-properties fo:text-align="start" style:justify-single-word="false"/>
      <style:text-properties officeooo:rsid="000e7a59" officeooo:paragraph-rsid="000e7a59"/>
    </style:style>
    <style:style style:name="T1" style:family="text">
      <style:text-properties officeooo:rsid="000e7a59"/>
    </style:style>
    <style:style style:name="T2" style:family="text">
      <style:text-properties style:text-position="super 58%"/>
    </style:style>
    <style:style style:name="T3" style:family="text">
      <style:text-properties fo:font-size="10.5pt" fo:font-weight="bold" style:font-size-asian="10.5pt" style:font-weight-asian="bold" style:font-size-complex="10.5pt" style:font-weight-complex="bold"/>
    </style:style>
    <style:style style:name="T4" style:family="text">
      <style:text-properties fo:font-size="10.5pt" style:font-size-asian="10.5pt" style:font-size-complex="10.5pt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ize="6pt" fo:font-weight="bold" style:font-size-asian="6pt" style:font-weight-asian="bold" style:font-size-complex="6pt" style:font-weight-complex="bold"/>
    </style:style>
    <style:style style:name="T7" style:family="text">
      <style:text-properties officeooo:rsid="00111356"/>
    </style:style>
    <style:style style:name="T8" style:family="text">
      <style:text-properties officeooo:rsid="00147bc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..................................… <text:s text:c="44"/><text:span text:style-name="T4"><text:s text:c="2"/>Jędrzejów, dn. .........................</text:span></text:p>
      <text:p text:style-name="P6"><text:s text:c="16"/>(imię i nazwisko)</text:p>
      <text:p text:style-name="P5">.....................................</text:p>
      <text:p text:style-name="P6"><text:s text:c="14"/>(ulica / miejscowość)</text:p>
      <text:p text:style-name="P5">.....................................</text:p>
      <text:p text:style-name="P6"><text:s text:c="23"/>(poczta)</text:p>
      <text:p text:style-name="P5">.....................................</text:p>
      <text:p text:style-name="P5"><text:s text:c="12"/><text:span text:style-name="T2"><text:s text:c="2"/>(telefon) <text:s text:c="3"/></text:span><text:s text:c="6"/></text:p>
      <text:p text:style-name="P5">..................................... <text:span text:style-name="T4"><text:s text:c="45"/></text:span><text:span text:style-name="T3">”Wodociągi Jędrzejowskie” Sp z o.o.</text:span></text:p>
      <text:p text:style-name="P5"><text:span text:style-name="T2"><text:s text:c="18"/>(NIP/ PESEL)</text:span> <text:s text:c="46"/><text:span text:style-name="T3">Al. J. Piłsudskiego 2, </text:span><text:span text:style-name="T5"><text:s/></text:span><text:span text:style-name="T3">28-300 Jędrzejów</text:span></text:p>
      <text:p text:style-name="Standard"/>
      <text:p text:style-name="Standard"/>
      <text:p text:style-name="Standard"/>
      <text:p text:style-name="P1"/>
      <text:p text:style-name="P8">Oświadczenie</text:p>
      <text:p text:style-name="P1"/>
      <text:p text:style-name="P1"/>
      <text:p text:style-name="P1"/>
      <text:p text:style-name="P3"/>
      <text:p text:style-name="P3"><text:s text:c="7"/>Jako właściciel / lokator / dzierżawca / użytkownik nieruchomości pod adresem</text:p>
      <text:p text:style-name="P3"/>
      <text:p text:style-name="P3"/>
      <text:p text:style-name="P2">……………………………………………………………………………………</text:p>
      <text:p text:style-name="P3"/>
      <text:p text:style-name="P4">będący <text:span text:style-name="T1">jednocześnie</text:span> stroną Umowy o zbiorowe zaopatrzenie w wodę i zbiorowe odprowadzanie ścieków, informuję, że przejmuję na siebie obowiązek dokonania odczytu wodomierz<text:span text:style-name="T1">y</text:span> zainstalowan<text:span text:style-name="T8">ych</text:span> pod w/w adresem. </text:p>
      <text:p text:style-name="P4"/>
      <text:p text:style-name="P4"><text:s text:c="7"/>Oświadczam, że posiadam niezbędną wiedzę konieczną do dokonania prawidłowego odczytu.</text:p>
      <text:p text:style-name="P4"/>
      <text:p text:style-name="P4"><text:s text:c="7"/>Zobowiązuję się, <text:span text:style-name="T1">że wynik odczytu podam osobiście do Biura Obsługi Klienta ”Wodociągów Jędrzejowskich” Sp. z o.o., minimum dwa razy w roku, w równych odstępach czasu, dowolną zwyczajową przejętą formą ( korespondencja, telefon, wizyta osobista). </text:span></text:p>
      <text:p text:style-name="P4"><text:s text:c="4"/></text:p>
      <text:p text:style-name="P4"><text:s text:c="7"/><text:span text:style-name="T7">Jednocześnie proszę o wyłączenie mojej nieruchomości z listy miejsc odczytywanych przez pracownika Spółki.</text:span></text:p>
      <text:p text:style-name="P7"><text:s text:c="7"/></text:p>
      <text:p text:style-name="P7"><text:s text:c="7"/>Oświadczam, że Spółka nie będzie ponosić odpowiedzialności za potencjalne błędy w odczycie powstałe z mojej winy. </text:p>
      <text:p text:style-name="P4"/>
      <text:p text:style-name="P4"/>
      <text:p text:style-name="P7">Powyższe oświadczenie staje się obowiązujące od daty złożenia i trwa</text:p>
      <text:p text:style-name="P7"/>
      <text:p text:style-name="P7">do dnia ……………………………. / do odwołania.*</text:p>
      <text:p text:style-name="P7"/>
      <text:p text:style-name="P7"/>
      <text:p text:style-name="P10"><text:span text:style-name="T6"><text:s text:c="4"/>............. .............................................................</text:span> <text:s text:c="264"/></text:p>
      <text:p text:style-name="P11"><text:s text:c="129"/><text:span text:style-name="T2"><text:s text:c="4"/>Podpis Wnioskodawcy:</text:span></text:p>
      <text:p text:style-name="P9">* niepotrzebne skreślić <text:s text:c="8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5-23T14:30:13.914000000</meta:creation-date>
    <dc:date>2026-03-23T14:31:27.446000000</dc:date>
    <meta:editing-duration>PT47M8S</meta:editing-duration>
    <meta:editing-cycles>4</meta:editing-cycles>
    <meta:generator>LibreOffice/7.0.3.1$Windows_X86_64 LibreOffice_project/d7547858d014d4cf69878db179d326fc3483e082</meta:generator>
    <meta:document-statistic meta:table-count="0" meta:image-count="0" meta:object-count="0" meta:page-count="1" meta:paragraph-count="25" meta:word-count="164" meta:character-count="2156" meta:non-whitespace-character-count="1322"/>
  </office:meta>
</office:document-meta>
</file>