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DejaVu Sans" svg:font-family="'DejaVu Sans'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Nimbus Sans L" svg:font-family="'Nimbus Sans L'" style:font-family-generic="swiss" style:font-pitch="variable"/>
    <style:font-face style:name="MS Gothic" svg:font-family="'MS Gothic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2" style:family="paragraph" style:parent-style-name="Standard">
      <style:paragraph-properties fo:margin-left="2.54cm" fo:margin-right="0cm" fo:text-indent="0cm" style:auto-text-indent="false"/>
    </style:style>
    <style:style style:name="P3" style:family="paragraph" style:parent-style-name="Standard">
      <style:paragraph-properties fo:margin-left="1.27cm" fo:margin-right="0cm" fo:text-indent="0cm" style:auto-text-indent="false"/>
    </style:style>
    <style:style style:name="P4" style:family="paragraph" style:parent-style-name="Standard">
      <style:paragraph-properties fo:margin-left="0.635cm" fo:margin-right="0cm" fo:text-indent="0cm" style:auto-text-indent="false"/>
    </style:style>
    <style:style style:name="P5" style:family="paragraph" style:parent-style-name="Standard">
      <style:paragraph-properties fo:margin-left="4.128cm" fo:margin-right="0cm" fo:text-indent="0cm" style:auto-text-indent="false"/>
    </style:style>
    <style:style style:name="P6" style:family="paragraph" style:parent-style-name="Standard">
      <style:paragraph-properties fo:margin-left="3.493cm" fo:margin-right="0cm" fo:text-indent="0cm" style:auto-text-indent="false"/>
    </style:style>
    <style:style style:name="P7" style:family="paragraph" style:parent-style-name="Title" style:master-page-name="Standard">
      <style:paragraph-properties style:page-number="auto"/>
      <style:text-properties fo:font-size="12pt" style:font-size-asian="12pt"/>
    </style:style>
    <style:style style:name="P8" style:family="paragraph" style:parent-style-name="Standard" style:list-style-name="WW8Num1"/>
    <style:style style:name="T1" style:family="text">
      <style:text-properties style:text-position="super 58%"/>
    </style:style>
    <style:style style:name="T2" style:family="text">
      <style:text-properties style:text-position="super 58%" fo:font-size="14pt" style:font-size-asian="14pt"/>
    </style:style>
    <style:style style:name="T3" style:family="text">
      <style:text-properties fo:font-size="9pt" style:font-size-asian="9pt" style:font-size-complex="9pt"/>
    </style:style>
    <style:style style:name="T4" style:family="text">
      <style:text-properties fo:font-size="14pt" style:font-size-asian="14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KWESTIONARIUSZ</text:p>
      <text:p text:style-name="P1">stwierdzenia wielkości </text:p>
      <text:p text:style-name="P1">zapotrzebowania na wodę</text:p>
      <text:p text:style-name="Standard"/>
      <text:p text:style-name="Standard">Nazwisko i imię .........................................................................................................................</text:p>
      <text:p text:style-name="Standard">Adres .........................................................................................................................................</text:p>
      <text:p text:style-name="Standard">Nr odbiorcy .............................................</text:p>
      <text:p text:style-name="Standard"/>
      <text:list xml:id="list458124541" text:style-name="WW8Num1">
        <text:list-item>
          <text:p text:style-name="P8">Nieruchomość (lokal) przy ul. ................................................... nr domu ....................</text:p>
          <text:list>
            <text:list-item>
              <text:p text:style-name="P8">Czy budynek (lokal) podłączony jest do sieci kanalizacyjnych: <text:s/></text:p>
            </text:list-item>
          </text:list>
        </text:list-item>
      </text:list>
      <text:p text:style-name="P2">tak/nie<text:span text:style-name="T1">*</text:span></text:p>
      <text:list xml:id="list121830557975623" text:continue-numbering="true" text:style-name="WW8Num1">
        <text:list-item>
          <text:list>
            <text:list-item>
              <text:p text:style-name="P8">Czy budynek (lokal) podłączony jest do zbiorników bezodpływowych: tak/nie<text:span text:style-name="T1">*</text:span>.</text:p>
            </text:list-item>
          </text:list>
        </text:list-item>
        <text:list-item>
          <text:p text:style-name="P8">Ogólna ilość osób zamieszkałych .................................................................................</text:p>
        </text:list-item>
        <text:list-item>
          <text:p text:style-name="P8">Wodociąg, bez ubikacji i łazienki, pobór wody</text:p>
        </text:list-item>
      </text:list>
      <text:p text:style-name="P3">ze zdroju podwórzowego lub ulicznego .......................................................................</text:p>
      <text:list xml:id="list121829349986039" text:continue-numbering="true" text:style-name="WW8Num1">
        <text:list-item>
          <text:p text:style-name="P8">Wodociąg, ubikacja bez łazienki ..................................................................................</text:p>
        </text:list-item>
        <text:list-item>
          <text:p text:style-name="P8">Wodociąg, zlew kuchenny, WC, </text:p>
        </text:list-item>
      </text:list>
      <text:p text:style-name="P4"><text:s text:c="6"/>brak łazienki i ciepłej wody ..........................................................................................</text:p>
      <text:list xml:id="list121829114176496" text:continue-numbering="true" text:style-name="WW8Num1">
        <text:list-item>
          <text:p text:style-name="P8">Wodociąg, ubikacja, łazienka, lokalne źródło</text:p>
        </text:list-item>
      </text:list>
      <text:p text:style-name="P3">ciepłej wody (piecyk węglowy, </text:p>
      <text:p text:style-name="P3">gazowy-gaz z butli, elektryczny, bojler.) ......................................................................</text:p>
      <text:list xml:id="list121830495982641" text:continue-numbering="true" text:style-name="WW8Num1">
        <text:list-item>
          <text:p text:style-name="P8">Wodociąg, ubikacja, łazienka, dostawa</text:p>
        </text:list-item>
      </text:list>
      <text:p text:style-name="P3">ciepłej wody do mieszkania z elektrociepłowni,</text:p>
      <text:p text:style-name="P3">kotłowni osiedlowej lub blokowej .................................................................................</text:p>
      <text:list xml:id="list121829174509960" text:continue-numbering="true" text:style-name="WW8Num1">
        <text:list-item>
          <text:p text:style-name="P8">Ogródek przydomowy, działka rekreacyjna o powierzchni .................................... m<text:span text:style-name="T1">2</text:span></text:p>
        </text:list-item>
        <text:list-item>
          <text:p text:style-name="P8">Uprawy w szklarniach i tunelach o powierzchni ..................................................... m<text:span text:style-name="T1">2</text:span></text:p>
        </text:list-item>
        <text:list-item>
          <text:p text:style-name="P8"><text:s/>Pieczarkarnie o powierzchni ................................................................................... m<text:span text:style-name="T1">2</text:span></text:p>
        </text:list-item>
        <text:list-item>
          <text:p text:style-name="P8"><text:s/>Ilość samochodów:</text:p>
          <text:list>
            <text:list-item>
              <text:p text:style-name="P8">samochód osobowy - ............................. sztuka(i)</text:p>
            </text:list-item>
            <text:list-item>
              <text:p text:style-name="P8">samochód ciężarowy - ........................... sztuka(i)</text:p>
            </text:list-item>
            <text:list-item>
              <text:p text:style-name="P8">wóz asenizacyjny - ................................ sztuka(i)</text:p>
            </text:list-item>
            <text:list-item>
              <text:p text:style-name="P8">traktor, przyczepa - ............................... sztuka (i)</text:p>
            </text:list-item>
            <text:list-item>
              <text:p text:style-name="P8">inne pojazdy rolnicze - ......................... sztuka(i)</text:p>
            </text:list-item>
          </text:list>
        </text:list-item>
        <text:list-item>
          <text:p text:style-name="P8"><text:s text:c="2"/>Ilość lokali innych jak:</text:p>
          <text:list>
            <text:list-item>
              <text:p text:style-name="P8">gastronomicznych</text:p>
            </text:list-item>
          </text:list>
        </text:list-item>
      </text:list>
      <text:p text:style-name="P2">restauracje, jadłodajnie <text:s text:c="2"/>– ilość miejsc ..............................................................</text:p>
      <text:p text:style-name="P2">bary <text:s text:c="33"/>- ilość miejsc ..............................................................</text:p>
      <text:p text:style-name="P2">kawiarnie, bary kawowe – ilość miejsc .............................................................. <text:s text:c="58"/></text:p>
      <text:list xml:id="list121829282115476" text:continue-numbering="true" text:style-name="WW8Num1">
        <text:list-item>
          <text:list>
            <text:list-item>
              <text:p text:style-name="P8">handlowych</text:p>
              <text:list>
                <text:list-item>
                  <text:p text:style-name="P8">sklepy z asortymentem czystych produktów </text:p>
                </text:list-item>
              </text:list>
            </text:list-item>
          </text:list>
        </text:list-item>
      </text:list>
      <text:p text:style-name="P5">(sklepy tekstylne, odzieżowe, obuwnicze, galanteria skórzana, drogeria, butiki<text:span text:style-name="T1">*</text:span> ) – </text:p>
      <text:p text:style-name="P5">ilość osób zatrudnionych ....................................................................</text:p>
      <text:list xml:id="list121829592783888" text:continue-list="list121829282115476" text:style-name="WW8Num1">
        <text:list-item>
          <text:list>
            <text:list-item>
              <text:list>
                <text:list-item text:start-value="1">
                  <text:p text:style-name="P8">sklepy ze sprzedażą gotowych produktów spożywczych</text:p>
                </text:list-item>
              </text:list>
            </text:list-item>
          </text:list>
        </text:list-item>
      </text:list>
      <text:p text:style-name="P5">(sklepy spożywcze, mięsne<text:span text:style-name="T1">*</text:span>) – </text:p>
      <text:p text:style-name="P5">ilość osób zatrudnionych ....................................................................</text:p>
      <text:p text:style-name="P5"/>
      <text:list xml:id="list121829434617084" text:continue-list="list121829592783888" text:style-name="WW8Num1">
        <text:list-item>
          <text:list>
            <text:list-item>
              <text:list>
                <text:list-item text:start-value="1">
                  <text:p text:style-name="P8">sklepy z artykułami przetwórstwa spożywczego</text:p>
                </text:list-item>
              </text:list>
            </text:list-item>
          </text:list>
        </text:list-item>
      </text:list>
      <text:p text:style-name="P5">(garmażeryjne, ciastkarskie, wyrób lodów, sklepy rybne<text:span text:style-name="T1">*</text:span>) – </text:p>
      <text:p text:style-name="P5"><text:soft-page-break/>ilość osób zatrudnionych ....................................................................</text:p>
      <text:list xml:id="list121829643837471" text:continue-list="list121829434617084" text:style-name="WW8Num1">
        <text:list-item>
          <text:list>
            <text:list-item>
              <text:list>
                <text:list-item text:start-value="1">
                  <text:p text:style-name="P8">kwiaciarnie i sklepy zoologiczne – </text:p>
                </text:list-item>
              </text:list>
            </text:list-item>
          </text:list>
        </text:list-item>
      </text:list>
      <text:p text:style-name="P6"><text:s text:c="5"/>ilość osób zatrudnionych .....................................................................</text:p>
      <text:list xml:id="list121829224411283" text:continue-numbering="true" text:style-name="WW8Num1">
        <text:list-item>
          <text:list>
            <text:list-item>
              <text:p text:style-name="P8">usługowych</text:p>
              <text:list>
                <text:list-item>
                  <text:p text:style-name="P8">pralnicze – kg bielizny i odzieży ........................................................</text:p>
                </text:list-item>
                <text:list-item>
                  <text:p text:style-name="P8">fryzjerskie i kosmetyczne – </text:p>
                </text:list-item>
              </text:list>
            </text:list-item>
          </text:list>
        </text:list-item>
      </text:list>
      <text:p text:style-name="P6"><text:s text:c="5"/>ilość osób zatrudnionych .....................................................................</text:p>
      <text:list xml:id="list121828842374798" text:continue-list="list121829224411283" text:style-name="WW8Num1">
        <text:list-item>
          <text:list>
            <text:list-item>
              <text:list>
                <text:list-item text:start-value="1">
                  <text:p text:style-name="P8">magle (zwykły, elektryczno-parowy<text:span text:style-name="T1">*</text:span>) – </text:p>
                </text:list-item>
              </text:list>
            </text:list-item>
          </text:list>
        </text:list-item>
      </text:list>
      <text:p text:style-name="P6"><text:s text:c="5"/>ilość osób zatrudnionych .....................................................................</text:p>
      <text:list xml:id="list121829157532877" text:continue-list="list121828842374798" text:style-name="WW8Num1">
        <text:list-item>
          <text:list>
            <text:list-item>
              <text:list>
                <text:list-item text:start-value="1">
                  <text:p text:style-name="P8">łaźnie – ilość osób korzystających .....................................................</text:p>
                </text:list-item>
                <text:list-item>
                  <text:p text:style-name="P8">szalety publiczne – ilość urządzeń WC ..............................................</text:p>
                </text:list-item>
              </text:list>
            </text:list-item>
          </text:list>
        </text:list-item>
        <text:list-item>
          <text:p text:style-name="P8"><text:s/>Warsztaty remontowe, kowalskie – liczba obrabiarek .................................................</text:p>
        </text:list-item>
        <text:list-item>
          <text:p text:style-name="P8"><text:s/>Czy istnieje hodowla – jaka ..........................................................................................</text:p>
        </text:list-item>
        <text:list-item>
          <text:p text:style-name="P8"><text:s/>Ilość koni <text:s text:c="55"/>..........................</text:p>
        </text:list-item>
      </text:list>
      <text:p text:style-name="P3"><text:s/>Ilość źrebiąt <text:s text:c="52"/>.........................</text:p>
      <text:list xml:id="list121829666926136" text:continue-numbering="true" text:style-name="WW8Num1">
        <text:list-item>
          <text:p text:style-name="P8"><text:s/>Ilość krów </text:p>
          <text:list>
            <text:list-item>
              <text:p text:style-name="P8">mleczne i sztuki wyrośnięte <text:s text:c="16"/>..........................</text:p>
            </text:list-item>
            <text:list-item>
              <text:p text:style-name="P8">bydło mleczne (do 1,5 roku) <text:s text:c="16"/>.........................</text:p>
            </text:list-item>
            <text:list-item>
              <text:p text:style-name="P8">jałówki i bukaty powyżej 1,5 roku <text:s text:c="7"/>.........................</text:p>
            </text:list-item>
            <text:list-item>
              <text:p text:style-name="P8">buhaje <text:s text:c="51"/>.........................</text:p>
            </text:list-item>
          </text:list>
        </text:list-item>
        <text:list-item>
          <text:p text:style-name="P8"><text:s/>Ilość świń </text:p>
          <text:list>
            <text:list-item>
              <text:p text:style-name="P8">tuczniki <text:s text:c="48"/>..........................</text:p>
            </text:list-item>
            <text:list-item>
              <text:p text:style-name="P8">prosięta do 4 m-cy <text:s text:c="31"/>..........................</text:p>
            </text:list-item>
            <text:list-item>
              <text:p text:style-name="P8">maciory z przychówkiem <text:s text:c="20"/>..........................</text:p>
            </text:list-item>
            <text:list-item>
              <text:p text:style-name="P8">knury <text:s text:c="52"/>..........................</text:p>
            </text:list-item>
          </text:list>
        </text:list-item>
        <text:list-item>
          <text:p text:style-name="P8"><text:s/>Ilość kóz i owiec</text:p>
          <text:list>
            <text:list-item>
              <text:p text:style-name="P8">dorosłe <text:s text:c="50"/>.........................</text:p>
            </text:list-item>
            <text:list-item>
              <text:p text:style-name="P8">jagnięta <text:s text:c="49"/>........................ <text:s text:c="120"/></text:p>
            </text:list-item>
          </text:list>
        </text:list-item>
        <text:list-item>
          <text:p text:style-name="P8"><text:s/>Ilość drobiu</text:p>
          <text:list>
            <text:list-item>
              <text:p text:style-name="P8">brojlery <text:s text:c="49"/>.........................</text:p>
            </text:list-item>
            <text:list-item>
              <text:p text:style-name="P8">kury <text:s text:c="54"/>.........................</text:p>
            </text:list-item>
            <text:list-item>
              <text:p text:style-name="P8">kaczki <text:s text:c="51"/>.........................</text:p>
            </text:list-item>
            <text:list-item>
              <text:p text:style-name="P8">gęsi <text:s text:c="55"/>.........................</text:p>
            </text:list-item>
            <text:list-item>
              <text:p text:style-name="P8">indyki <text:s text:c="51"/>.........................</text:p>
            </text:list-item>
          </text:list>
        </text:list-item>
        <text:list-item>
          <text:p text:style-name="P8"><text:s/>Nutrie</text:p>
          <text:list>
            <text:list-item>
              <text:p text:style-name="P8">chów wodny, chów suchy<text:span text:style-name="T1">*</text:span></text:p>
              <text:list>
                <text:list-item>
                  <text:p text:style-name="P8">sztuki dorosłe <text:s text:c="24"/>.........................</text:p>
                </text:list-item>
                <text:list-item>
                  <text:p text:style-name="P8">matki z młodymi <text:s text:c="19"/>.........................</text:p>
                </text:list-item>
              </text:list>
            </text:list-item>
          </text:list>
        </text:list-item>
      </text:list>
      <text:p text:style-name="Standard"/>
      <text:list xml:id="list121828723132675" text:continue-numbering="true" text:style-name="WW8Num1">
        <text:list-item>
          <text:p text:style-name="P8"><text:s/>Ilość lisów<text:span text:style-name="T1">*</text:span>, norek<text:span text:style-name="T1">*</text:span> <text:s text:c="40"/>.........................</text:p>
        </text:list-item>
        <text:list-item>
          <text:p text:style-name="P8"><text:s/>Ilość królików <text:s text:c="48"/>.........................</text:p>
        </text:list-item>
      </text:list>
      <text:p text:style-name="Standard"/>
      <text:p text:style-name="Standard"><text:span text:style-name="T3">* niewłaściwe skreślić</text:span> <text:s text:c="124"/></text:p>
      <text:p text:style-name="Standard"/>
      <text:p text:style-name="Standard"><text:s text:c="10"/>Jędrzejów, dnia ................................ <text:s text:c="18"/>............................................</text:p>
      <text:p text:style-name="Standard"><text:s text:c="92"/><text:span text:style-name="T4"><text:s text:c="5"/></text:span><text:span text:style-name="T2">podpis odbiorcy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DejaVu Sans" svg:font-family="'DejaVu Sans'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Nimbus Sans L" svg:font-family="'Nimbus Sans L'" style:font-family-generic="swiss" style:font-pitch="variable"/>
    <style:font-face style:name="MS Gothic" svg:font-family="'MS Gothic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Nimbus Roman No9 L" fo:font-size="12pt" fo:language="pl" fo:country="PL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Nimbus Roman No9 L" fo:font-size="12pt" fo:language="pl" fo:country="PL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2pt" fo:language="pl" fo:country="PL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Signature" style:family="paragraph" style:parent-style-name="Standard" style:class="text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next-style-name="Text_20_body" style:class="extra">
      <style:paragraph-properties fo:margin-top="0.423cm" fo:margin-bottom="0.212cm" style:contextual-spacing="false" fo:keep-with-next="always"/>
      <style:text-properties style:font-name="Nimbus Sans L" fo:font-family="'Nimbus Sans L'" style:font-family-generic="swiss" style:font-pitch="variable" fo:font-size="14pt" style:font-name-asian="DejaVu Sans" style:font-family-asian="'DejaVu Sans'" style:font-pitch-asian="variable" style:font-size-asian="14pt" style:font-name-complex="DejaVu Sans" style:font-family-complex="'DejaVu Sans'" style:font-pitch-complex="variable" style:font-size-complex="14pt"/>
    </style:style>
    <style:style style:name="List" style:family="paragraph" style:parent-style-name="Text_20_body" style:class="list"/>
    <style:style style:name="Index" style:family="paragraph" style:parent-style-name="Standard" style:class="index">
      <style:paragraph-properties text:number-lines="false" text:line-number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text-align="center" style:justify-single-word="false"/>
      <style:text-properties fo:font-size="14pt" fo:font-weight="bold" style:font-size-asian="14pt" style:font-weight-asian="bold" style:font-weight-complex="bold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WW8Num1z2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Domyślna_20_czcionka_20_akapitu" style:display-name="Domyślna czcionka akapitu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WW8Num1">
      <text:list-level-style-number text:level="1" style:num-suffix="." style:num-format="1">
        <style:list-level-properties text:space-before="0.635cm" text:min-label-width="0.635cm"/>
      </text:list-level-style-number>
      <text:list-level-style-number text:level="2" style:num-suffix=")" style:num-format="a" style:num-letter-sync="true">
        <style:list-level-properties text:space-before="1.905cm" text:min-label-width="0.635cm"/>
      </text:list-level-style-number>
      <text:list-level-style-bullet text:level="3" text:style-name="WW8Num1z2" text:bullet-char="-">
        <style:list-level-properties text:space-before="3.493cm" text:min-label-width="0.635cm"/>
        <style:text-properties style:font-name="Times New Roman"/>
      </text:list-level-style-bullet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.499cm" fo:margin-bottom="2.499cm" fo:margin-left="2.499cm" fo:margin-right="2.499cm" style:writing-mode="lr-tb" style:layout-grid-color="#c0c0c0" style:layout-grid-lines="38" style:layout-grid-base-height="0.423cm" style:layout-grid-ruby-height="0.212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3.1$Windows_X86_64 LibreOffice_project/d7547858d014d4cf69878db179d326fc3483e082</meta:generator>
    <dc:title>KWESTIONARIUSZ</dc:title>
    <meta:initial-creator>Zakład Wodociągów i Kanalizac</meta:initial-creator>
    <meta:creation-date>2002-06-14T11:53:00</meta:creation-date>
    <dc:date>2011-05-06T12:55:53</dc:date>
    <meta:print-date>2011-05-06T12:55:37</meta:print-date>
    <dc:language>pl-PL</dc:language>
    <meta:editing-cycles>13</meta:editing-cycles>
    <meta:editing-duration>PT5H16M15S</meta:editing-duration>
    <meta:document-statistic meta:table-count="0" meta:image-count="0" meta:object-count="0" meta:page-count="2" meta:paragraph-count="88" meta:word-count="424" meta:character-count="6478" meta:non-whitespace-character-count="4835"/>
    <meta:user-defined meta:name="Info 1"/>
    <meta:user-defined meta:name="Info 2"/>
    <meta:user-defined meta:name="Info 3"/>
    <meta:user-defined meta:name="Info 4"/>
  </office:meta>
</office:document-meta>
</file>